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ymbol" svg:font-family="Symbol" style:font-pitch="variable" style:font-charset="x-symbol"/>
    <style:font-face style:name="Wingdings" svg:font-family="Wingdings" style:font-pitch="variable" style:font-charset="x-symbol"/>
    <style:font-face style:name="Tahoma2" svg:font-family="Tahoma"/>
    <style:font-face style:name="Comic Sans MS" svg:font-family="'Comic Sans MS'" style:font-pitch="variable"/>
    <style:font-face style:name="Courier New" svg:font-family="'Courier New'" style:font-pitch="variable"/>
    <style:font-face style:name="Tahoma1"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Table1" style:family="table">
      <style:table-properties style:width="6.6403in" fo:margin-left="-0.0542in" table:align="left" style:writing-mode="lr-tb"/>
    </style:style>
    <style:style style:name="Table1.A" style:family="table-column">
      <style:table-column-properties style:column-width="0.7542in"/>
    </style:style>
    <style:style style:name="Table1.B" style:family="table-column">
      <style:table-column-properties style:column-width="2.4257in"/>
    </style:style>
    <style:style style:name="Table1.C" style:family="table-column">
      <style:table-column-properties style:column-width="0.4708in"/>
    </style:style>
    <style:style style:name="Table1.D" style:family="table-column">
      <style:table-column-properties style:column-width="2.4833in"/>
    </style:style>
    <style:style style:name="Table1.E" style:family="table-column">
      <style:table-column-properties style:column-width="0.5063in"/>
    </style:style>
    <style:style style:name="Table1.1" style:family="table-row">
      <style:table-row-properties style:keep-together="true" fo:keep-together="auto"/>
    </style:style>
    <style:style style:name="Table1.A1" style:family="table-cell">
      <style:table-cell-properties style:vertical-align="middle" style:border-line-width-left="0.0007in 0.0139in 0.0007in" style:border-line-width-top="0.0007in 0.0139in 0.0007in" style:border-line-width-bottom="0.0007in 0.0139in 0.0007in" fo:padding="0.0313in" fo:border-left="0.0153in double #c0c0c0" fo:border-right="none" fo:border-top="0.0153in double #c0c0c0" fo:border-bottom="0.0153in double #c0c0c0" style:writing-mode="lr-tb"/>
    </style:style>
    <style:style style:name="Table1.E1" style:family="table-cell">
      <style:table-cell-properties style:vertical-align="middle" style:border-line-width="0.0007in 0.0139in 0.0007in" fo:padding="0.0313in" fo:border="0.0153in double #c0c0c0" style:writing-mode="lr-tb"/>
    </style:style>
    <style:style style:name="Table1.C2" style:family="table-cell">
      <style:table-cell-properties style:vertical-align="top" style:border-line-width-left="0.0007in 0.0139in 0.0007in" style:border-line-width-top="0.0007in 0.0139in 0.0007in" style:border-line-width-bottom="0.0007in 0.0139in 0.0007in" fo:padding="0.0313in" fo:border-left="0.0153in double #c0c0c0" fo:border-right="none" fo:border-top="0.0153in double #c0c0c0" fo:border-bottom="0.0153in double #c0c0c0" style:writing-mode="lr-tb"/>
    </style:style>
    <style:style style:name="Table1.E2" style:family="table-cell">
      <style:table-cell-properties style:vertical-align="top" style:border-line-width="0.0007in 0.0139in 0.0007in" fo:padding="0.0313in" fo:border="0.0153in double #c0c0c0" style:writing-mode="lr-tb"/>
    </style:style>
    <style:style style:name="P1" style:family="paragraph" style:parent-style-name="Standard">
      <style:text-properties style:font-name="Arial"/>
    </style:style>
    <style:style style:name="P2" style:family="paragraph" style:parent-style-name="Standard">
      <style:paragraph-properties style:snap-to-layout-grid="false"/>
      <style:text-properties style:font-name="Arial"/>
    </style:style>
    <style:style style:name="P3" style:family="paragraph" style:parent-style-name="Standard" style:list-style-name="WW8Num6">
      <style:text-properties style:font-name="Arial"/>
    </style:style>
    <style:style style:name="P4" style:family="paragraph" style:parent-style-name="Standard" style:list-style-name=""/>
    <style:style style:name="P5" style:family="paragraph" style:parent-style-name="Standard">
      <style:paragraph-properties fo:margin-top="0in" fo:margin-bottom="0.1945in"/>
      <style:text-properties style:font-name="Arial"/>
    </style:style>
    <style:style style:name="P6" style:family="paragraph" style:parent-style-name="Standard">
      <style:paragraph-properties fo:margin-top="0in" fo:margin-bottom="0.1945in" fo:break-before="page"/>
      <style:text-properties style:font-name="Arial"/>
    </style:style>
    <style:style style:name="P7" style:family="paragraph" style:parent-style-name="Standard" style:list-style-name="WW8Num3">
      <style:paragraph-properties fo:background-color="transparent">
        <style:background-image/>
      </style:paragraph-properties>
    </style:style>
    <style:style style:name="P8" style:family="paragraph" style:parent-style-name="Standard">
      <style:paragraph-properties fo:background-color="transparent">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9" style:family="paragraph" style:parent-style-name="Standard" style:list-style-name="WW8Num3">
      <style:paragraph-properties fo:background-color="transparent">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10" style:family="paragraph" style:parent-style-name="Standard" style:list-style-name="WW8Num4">
      <style:paragraph-properties fo:background-color="transparent">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11" style:family="paragraph" style:parent-style-name="Standard" style:list-style-name="WW8Num4">
      <style:paragraph-properties fo:background-color="transparent" style:snap-to-layout-grid="false">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12" style:family="paragraph" style:parent-style-name="Standard" style:list-style-name="WW8Num6">
      <style:paragraph-properties fo:background-color="transparent">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13" style:family="paragraph" style:parent-style-name="Standard" style:list-style-name="WW8Num2">
      <style:paragraph-properties fo:background-color="transparent">
        <style:background-image/>
      </style:paragraph-properties>
      <style:text-properties fo:color="#000000" style:font-name="Arial" fo:language="fr" fo:country="FR" fo:background-color="transparent" style:font-name-asian="Times New Roman" style:language-asian="fr" style:country-asian="FR" style:font-name-complex="Times New Roman" style:font-size-complex="10pt"/>
    </style:style>
    <style:style style:name="P14" style:family="paragraph" style:parent-style-name="Standard" style:list-style-name="WW8Num3">
      <style:paragraph-properties fo:background-color="transparent">
        <style:background-image/>
      </style:paragraph-properties>
      <style:text-properties style:font-name="Arial"/>
    </style:style>
    <style:style style:name="P15" style:family="paragraph" style:parent-style-name="Standard" style:list-style-name="WW8Num4">
      <style:paragraph-properties fo:background-color="transparent">
        <style:background-image/>
      </style:paragraph-properties>
      <style:text-properties style:font-name="Arial"/>
    </style:style>
    <style:style style:name="P16" style:family="paragraph" style:parent-style-name="Standard" style:list-style-name="WW8Num5">
      <style:paragraph-properties fo:background-color="transparent">
        <style:background-image/>
      </style:paragraph-properties>
      <style:text-properties style:font-name="Arial"/>
    </style:style>
    <style:style style:name="P17" style:family="paragraph" style:parent-style-name="Standard" style:list-style-name="WW8Num4">
      <style:paragraph-properties fo:background-color="transparent">
        <style:background-image/>
      </style:paragraph-properties>
    </style:style>
    <style:style style:name="P18" style:family="paragraph" style:parent-style-name="Standard" style:list-style-name="WW8Num6">
      <style:paragraph-properties fo:background-color="transparent" style:snap-to-layout-grid="false">
        <style:background-image/>
      </style:paragraph-properties>
    </style:style>
    <style:style style:name="P19" style:family="paragraph" style:parent-style-name="Standard" style:list-style-name="WW8Num7">
      <style:paragraph-properties fo:background-color="transparent" style:snap-to-layout-grid="false">
        <style:background-image/>
      </style:paragraph-properties>
    </style:style>
    <style:style style:name="P20" style:family="paragraph" style:parent-style-name="Standard" style:list-style-name="WW8Num5">
      <style:paragraph-properties fo:background-color="transparent" style:snap-to-layout-grid="false">
        <style:background-image/>
      </style:paragraph-properties>
    </style:style>
    <style:style style:name="P21" style:family="paragraph" style:parent-style-name="Standard">
      <style:paragraph-properties fo:margin-left="0.25in" fo:margin-right="0in" fo:text-indent="0in" style:auto-text-indent="false" fo:background-color="transparent">
        <style:background-image/>
      </style:paragraph-properties>
      <style:text-properties style:font-name="Arial"/>
    </style:style>
    <style:style style:name="P22" style:family="paragraph" style:parent-style-name="Heading_20_1" style:master-page-name="Standard">
      <style:paragraph-properties fo:margin-top="0.0626in" fo:margin-bottom="0.0626in" style:page-number="auto"/>
      <style:text-properties style:font-name="Arial"/>
    </style:style>
    <style:style style:name="T1" style:family="text">
      <style:text-properties fo:color="#000000" style:font-name="Arial" fo:language="fr" fo:country="FR" fo:background-color="transparent" style:font-name-asian="Times New Roman" style:language-asian="fr" style:country-asian="FR" style:font-name-complex="Times New Roman" style:font-size-complex="10pt"/>
    </style:style>
    <style:style style:name="T2" style:family="text">
      <style:text-properties fo:language="fr" fo:country="FR"/>
    </style:style>
    <style:style style:name="Sect1" style:family="section">
      <style:section-properties style:writing-mode="lr-tb" style:editable="false">
        <style:columns fo:column-count="1" fo:column-gap="0in"/>
        <text:notes-configuration text:note-class="footnote"/>
      </style:section-properties>
    </style:style>
    <style:style style:name="Sect2" style:family="section">
      <style:section-properties text:dont-balance-text-columns="true" style:writing-mode="lr-tb" style:editable="false">
        <style:columns fo:column-count="1" fo:column-gap="0in"/>
        <text:notes-configuration text:note-class="footnote"/>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2" text:outline-level="1">Mercredi 10 mars 2010, <text:line-break/>«Les TIC en classe, pourquoi c'est sans moi?» </text:h>
      <text:p text:style-name="P5">Dans un premier temps, nous avons demandé aux paricipants d'identifier les «pourquoi» les TIC, c'est effectivement actuellement sans eux. Cette énumération est propre aux participants et nul doute qu'une nouvelle journée de ce type nous fournira encore d'autres pistes à exploiter.<text:line-break/>Voici cette liste, après reformulation pour lui donner une uniformité de ton. <text:line-break/>Les TIC en classe, c'est sans moi, en voici les causes :</text:p>
      <text:list xml:id="list859835947" text:style-name="WW8Num3">
        <text:list-item>
          <text:p text:style-name="P7"><text:span text:style-name="T1">Je m</text:span><text:span text:style-name="T1">anque de formation aux TIC </text:span></text:p>
        </text:list-item>
        <text:list-item>
          <text:p text:style-name="P9">Me former aux TIC en classe, est-ce me former à l’informatique ?</text:p>
        </text:list-item>
        <text:list-item>
          <text:p text:style-name="P7"><text:span text:style-name="T1">Je m</text:span><text:span text:style-name="T1">anque de formation aux usages pédagogiques des TIC</text:span></text:p>
        </text:list-item>
        <text:list-item>
          <text:p text:style-name="P14">Il manque une éducation critique par rapport aux TIC ou en tant qu'utilisateur des TIC</text:p>
        </text:list-item>
        <text:list-item>
          <text:p text:style-name="P7"><text:span text:style-name="T1">Je m</text:span><text:span text:style-name="T1">anque d'information sur l'existence des formations </text:span></text:p>
        </text:list-item>
        <text:list-item>
          <text:p text:style-name="P7"><text:span text:style-name="T1">Je manque de guidage vers l</text:span><text:span text:style-name="T1">es formations qui répondent à mes besoins</text:span></text:p>
        </text:list-item>
        <text:list-item>
          <text:p text:style-name="P9">La confusion entre <text:s/>cours d'informatique et de TIC rend parfois ambigües les formations qui me sont proposées </text:p>
        </text:list-item>
        <text:list-item>
          <text:p text:style-name="P9">Il faudrait peut-être annoncer quelle formation possèdent les formateurs d'enseignants. J’ai parfois été désorienté pas des formations qui étaient plus technologiques qu’annoncé </text:p>
        </text:list-item>
        <text:list-item>
          <text:p text:style-name="P9">Il n'est pas possible de se former, de plus, il n'y a aucune valorisation au niveau de la HE<text:line-break/>Le système ne m’incite pas à continuer à me former : pas d’obligation de consacrer x jours à la formation, de lus, avoir repris une année d’études n'est pas valorisé d'un point de vue financier (la valorisation est uniquement personnelle)</text:p>
        </text:list-item>
        <text:list-item>
          <text:p text:style-name="P9">Le matériel dans mon établissement est trop ancien ou inadapté ou insuffisant </text:p>
        </text:list-item>
        <text:list-item>
          <text:p text:style-name="P9">Les procédures à suivre pour acquérir du nouveau matériel sont lourdes et lentes</text:p>
        </text:list-item>
        <text:list-item>
          <text:p text:style-name="P9">La politique d'équipement des établissements ne favorise pas l’acquisition de nouveau matériel</text:p>
        </text:list-item>
        <text:list-item>
          <text:p text:style-name="P9">L’évolution technologique hardware et software est très rapide, les logiciels et programmes rapidement obsolètes. L’école est toujours en retard par rapport au marché de l’emploi pour les étudiants, quoi qu’on fasse de technologique</text:p>
        </text:list-item>
        <text:list-item>
          <text:p text:style-name="P9">Ce n’est pas une priorité pour la société, pour le politique, d'équiper les écoles en TIC</text:p>
        </text:list-item>
        <text:list-item>
          <text:p text:style-name="P9">Les locaux informatiques sont trop peu disponibles</text:p>
        </text:list-item>
        <text:list-item>
          <text:p text:style-name="P9">Les étudiants n’utilisent pas le local en dehors des heures de cours pour travailler mais plutôt pour lire leur courrier et jouer</text:p>
        </text:list-item>
        <text:list-item>
          <text:p text:style-name="P9">Le protocole d’accès au local informatique est trop complexe, trop lent, inefficace</text:p>
        </text:list-item>
        <text:list-item>
          <text:p text:style-name="P9">Les logiciels dont dispose mon école ne sont pas adaptés à nos programmes</text:p>
        </text:list-item>
        <text:list-item>
          <text:p text:style-name="P9">La maintenance –ne suit pas, il n’y a pas de personne ressource</text:p>
        </text:list-item>
        <text:list-item>
          <text:p text:style-name="P9">Le peu de disponibilité de la personne ressource (à qui d’autres tâches sont aussi confiées) fait que quand un problème technique se pose pendant le cours, je suis seul pour le résoudre </text:p>
        </text:list-item>
        <text:list-item>
          <text:p text:style-name="P9">Si je veux utiliser les TIC en classe, je dois apporter mon ordinateur personnel</text:p>
        </text:list-item>
        <text:list-item>
          <text:p text:style-name="P9">Les ordis de l’école sont tout neufs et mes anciens CD, que je considère toujours efficaces, <text:s/>ne sont plus utilisables</text:p>
        </text:list-item>
        <text:list-item>
          <text:p text:style-name="P9">Je ne connais pas de banque de données avec des sites intéressants pour être utilisés en classe</text:p>
        </text:list-item>
        <text:list-item>
          <text:p text:style-name="P9">Quand je trouve une vidéo ou un une bande son qui me conviennent sur Internet, la seule manière de les utiliser serait de les montrer sur l’écran de mon pc à mes étudiants, ce n’est pas acceptable.</text:p>
        </text:list-item>
        <text:list-item>
          <text:p text:style-name="P9">J‘ai l’impression de perdre beaucoup de temps à tenter d’utiliser les TIC en classe</text:p>
        </text:list-item>
        <text:list-item>
          <text:p text:style-name="P9">J’ai peur de l'ordinateur</text:p>
        </text:list-item>
        <text:list-item>
          <text:p text:style-name="P7"><text:span text:style-name="T1">J’ai p</text:span><text:span text:style-name="T1">eur des virus qui peuvent se transmettre si j’utilise mon ordinateur</text:span></text:p>
        </text:list-item>
        <text:list-item>
          <text:p text:style-name="P7"><text:span text:style-name="T1">L’usage des TIC en classe contraint ma manière d’enseigner et dans le dispositif mis en place, je ne me sens plus </text:span><text:span text:style-name="T1">libre de réagir immédiatement face aux problèmes d’apprentissage de mes étudiants.</text:span></text:p>
        </text:list-item>
        <text:list-item>
          <text:p text:style-name="P9">Quand j’utilise les TIC en classe, je me sens comme pris en otage par les TIC</text:p>
        </text:list-item>
        <text:list-item>
          <text:p text:style-name="P9">L’usage des TIC demande des idées nouvelles de conception d'un scénario pédagogique</text:p>
        </text:list-item>
        <text:list-item>
          <text:p text:style-name="P9"><text:soft-page-break/>Il faut acquérir de nouvelles compétences pour enseigner avec les TIC, je ne suis pas toujours conscient desquelles</text:p>
        </text:list-item>
        <text:list-item>
          <text:p text:style-name="P9">L’usage des TIC diminue l’interactivité que j’ai avec mes étudiants en classe</text:p>
        </text:list-item>
        <text:list-item>
          <text:p text:style-name="P7"><text:span text:style-name="T1">L’usage des TIC modifie</text:span><text:span text:style-name="T1"> de la relation humaine que j’entretiens avec mes étudiants</text:span></text:p>
        </text:list-item>
        <text:list-item>
          <text:p text:style-name="P9">L’usage des TIC accélère le rythme en classe et ça va trop vite pour mes étudiants lorsqu’il faut leur faire apprendre des notions complexes<text:line-break/>Les technologies (ou l'abus de celles-ci) peuvent amener l'enseignant à sauter des étapes d'un raisonnement. Il faudrait, alors, pour éviter cela réfléchir à des stratégies d'enseignements.</text:p>
        </text:list-item>
        <text:list-item>
          <text:p text:style-name="P9">Avec les technologies, l'apprentissage peut être plus subi par les étudiants qu'interactif</text:p>
        </text:list-item>
        <text:list-item>
          <text:p text:style-name="P9">L’usage des TIC en classe demande un très grand investissement en temps de préparation de leçon</text:p>
        </text:list-item>
        <text:list-item>
          <text:p text:style-name="P9">Ca demande un temps fou de travailler avec les TIC (en plus du temps de préparation, temps à passer à rédiger des courriers, à gérer des forums, ……)</text:p>
        </text:list-item>
        <text:list-item>
          <text:p text:style-name="P9">L’usage des mails me demande, en tant qu’enseignant, d’être disponible à tout moment pour mes étudiants</text:p>
        </text:list-item>
        <text:list-item>
          <text:p text:style-name="P9">Et la vie privée dans tout ça? Donner mon adresse mail, non merci !</text:p>
        </text:list-item>
        <text:list-item>
          <text:p text:style-name="P9">Je ne sais pas comment bien sortir du schéma en présence et gérer la distance pour continuer à garder ma place d’enseignant </text:p>
        </text:list-item>
        <text:list-item>
          <text:p text:style-name="P9">L’usage des TIC peut inciter l’enseignant à donner des travaux aux étudiants, en dehors de la classe, sans accompagnement</text:p>
        </text:list-item>
        <text:list-item>
          <text:p text:style-name="P9">Je n’imagine pas donner à mes étudiants des consignes de travail par mail. Tous ne possèdent pas un ordinateur, tous ne possèdent pas une connexion Internet.</text:p>
        </text:list-item>
        <text:list-item>
          <text:p text:style-name="P7"><text:span text:style-name="T1">L</text:span><text:span text:style-name="T1">es jeunes, eux, <text:s/>n'ont pas de complexe par rapport aux outils !</text:span></text:p>
        </text:list-item>
        <text:list-item>
          <text:p text:style-name="P7"><text:span text:style-name="T1">La plupart des étudiants n’ont pas reçu de </text:span><text:span text:style-name="T1">formation au secondaire. C’est un frein.</text:span></text:p>
        </text:list-item>
        <text:list-item>
          <text:p text:style-name="P9">Les étudiants croient savoir, ils manquent d'esprit critique, ils sont des consommateurs des TIC</text:p>
        </text:list-item>
        <text:list-item>
          <text:p text:style-name="P9">Les étudiants utilisent de plus en plus le plagiat, ils ne sont pas formés à la recherche d’informations</text:p>
        </text:list-item>
      </text:list>
      <text:p text:style-name="P8"/>
      <text:p text:style-name="P5"/>
      <text:section text:style-name="Sect1" text:name="Section1">
        <text:p text:style-name="P5">Ensuite, un tableau à deux entrées a regroupé les problèmes auxquels les participants à cette journée accordaient le plus d'importance. Une importance de 1 à 5 leur a été attribuée en sous-groupes (de 1, peu importe à 5, très important). De plus, les problèmes sélectionnés ont été <text:s/>triés selon deux critères : ces problèmes ont-ils une cause qui m'est externe ou une cause qui m'implique? Ces problèmes que j'évoque sont-ils modifiables ou non?</text:p>
        <text:p text:style-name="P6"/>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2"/>
            </table:table-cell>
            <table:table-cell table:style-name="Table1.A1" office:value-type="string">
              <text:p text:style-name="P2">Cause qui m'implique </text:p>
            </table:table-cell>
            <table:table-cell table:style-name="Table1.A1" office:value-type="string">
              <text:p text:style-name="P2">Importance </text:p>
            </table:table-cell>
            <table:table-cell table:style-name="Table1.A1" office:value-type="string">
              <text:p text:style-name="P2">Cause externe </text:p>
            </table:table-cell>
            <table:table-cell table:style-name="Table1.E1" office:value-type="string">
              <text:p text:style-name="P2">Importance </text:p>
            </table:table-cell>
          </table:table-row>
          <table:table-row table:style-name="Table1.1">
            <table:table-cell table:style-name="Table1.A1" office:value-type="string">
              <text:p text:style-name="P2">Modifiable </text:p>
            </table:table-cell>
            <table:table-cell table:style-name="Table1.A1" office:value-type="string">
              <text:list xml:id="list924871923" text:style-name="WW8Num4">
                <text:list-item>
                  <text:p text:style-name="P11">Je manque de formation aux TIC </text:p>
                </text:list-item>
                <text:list-item>
                  <text:p text:style-name="P10">Me former aux TIC en classe, est-ce me former à l’informatique ?</text:p>
                </text:list-item>
                <text:list-item>
                  <text:p text:style-name="P10">Je manque de formation aux usages pédagogiques des TIC</text:p>
                </text:list-item>
                <text:list-item>
                  <text:p text:style-name="P10">Je manque d'information sur l'existence des formations </text:p>
                </text:list-item>
                <text:list-item>
                  <text:p text:style-name="P10">Je manque de guidage vers les formations qui répondent à mes besoins</text:p>
                </text:list-item>
                <text:list-item>
                  <text:p text:style-name="P10">La confusion entre <text:s/>cours d'informatique et de TIC rend parfois ambigües les formations qui me sont proposées, </text:p>
                </text:list-item>
                <text:list-item>
                  <text:p text:style-name="P10">Les étudiants croient savoir, ils manquent d'esprit critique, ils sont des consommateurs des TIC</text:p>
                </text:list-item>
                <text:list-item>
                  <text:p text:style-name="P15">Travailler sur un projet interdisciplinaire <text:s/>demande une collaboration entre les enseignants pour développer des projets communs faisant appel à l'utilisation des nouvelles technologies</text:p>
                </text:list-item>
                <text:list-item>
                  <text:p text:style-name="P10">L’usage des mails me demande, en tant qu’enseignant, d’être disponible à tout moment pour mes étudiants</text:p>
                </text:list-item>
                <text:list-item>
                  <text:p text:style-name="P15">Utiliser les TIC demande d'établir de nouvelles règles de communication</text:p>
                </text:list-item>
                <text:list-item>
                  <text:p text:style-name="P15">J'ai peur des TIC</text:p>
                </text:list-item>
                <text:list-item>
                  <text:p text:style-name="P10">Si je veux utiliser les TIC en classe, je dois apporter mon ordinateur personnel</text:p>
                </text:list-item>
                <text:list-item>
                  <text:p text:style-name="P15">Il manque une éducation critique par rapport aux TIC ou en tant qu'utilisateur des TIC</text:p>
                </text:list-item>
                <text:list-item>
                  <text:p text:style-name="P17"><text:span text:style-name="T1">L’usage des TIC accélère le rythme en classe et ça va trop vite pour mes étudiants lorsqu’il faut leur faire </text:span><text:span text:style-name="T1">apprendre des notions </text:span><text:soft-page-break/><text:span text:style-name="T1">complexes</text:span></text:p>
                </text:list-item>
                <text:list-item>
                  <text:p text:style-name="P10">Les technologies (ou l'abus de celles-ci) peuvent amener l'enseignant à sauter des étapes d'un raisonnement. Il faudrait, alors, pour éviter cela réfléchir à des stratégies d'enseignements.</text:p>
                </text:list-item>
              </text:list>
              <text:p text:style-name="P21"><text:line-break/></text:p>
            </table:table-cell>
            <table:table-cell table:style-name="Table1.C2" office:value-type="string">
              <text:p text:style-name="P2">5</text:p>
              <text:p text:style-name="P1"/>
              <text:p text:style-name="P1"/>
              <text:p text:style-name="P1">4</text:p>
              <text:p text:style-name="P1"/>
              <text:p text:style-name="P1">4</text:p>
              <text:p text:style-name="P1"/>
              <text:p text:style-name="P1">3</text:p>
              <text:p text:style-name="P1"/>
              <text:p text:style-name="P1"/>
              <text:p text:style-name="P1">3</text:p>
              <text:p text:style-name="P1"/>
              <text:p text:style-name="P1"/>
              <text:p text:style-name="P1"/>
              <text:p text:style-name="P1">3</text:p>
              <text:p text:style-name="P1"/>
              <text:p text:style-name="P1"/>
              <text:p text:style-name="P1"/>
              <text:p text:style-name="P1">3</text:p>
              <text:p text:style-name="P1"/>
              <text:p text:style-name="P1"/>
              <text:p text:style-name="P1"><text:line-break/></text:p>
              <text:p text:style-name="P1">1</text:p>
              <text:p text:style-name="P1"/>
              <text:p text:style-name="P1"/>
              <text:p text:style-name="P1"><text:line-break/>1</text:p>
              <text:p text:style-name="P1"/>
              <text:p text:style-name="P1"/>
              <text:p text:style-name="P1"/>
              <text:p text:style-name="P1"/>
              <text:p text:style-name="P1"><text:line-break/>2<text:line-break/><text:line-break/><text:line-break/><text:line-break/>4<text:line-break/><text:line-break/>3</text:p>
              <text:p text:style-name="P1"><text:line-break/>3</text:p>
              <text:p text:style-name="P1"/>
              <text:p text:style-name="P1"><text:line-break/>1</text:p>
              <text:p text:style-name="P1"><text:line-break/></text:p>
            </table:table-cell>
            <table:table-cell table:style-name="Table1.C2" office:value-type="string">
              <text:list xml:id="list1844715120" text:style-name="WW8Num6">
                <text:list-item>
                  <text:p text:style-name="P18"><text:span text:style-name="T1">La</text:span><text:span text:style-name="T1"> politique d'équipement des établissements ne favorise pas l’acquisition de nouveau matériel</text:span></text:p>
                </text:list-item>
                <text:list-item>
                  <text:p text:style-name="P12">La maintenance ne suit pas, il n’y a pas de personne ressource</text:p>
                </text:list-item>
                <text:list-item>
                  <text:p text:style-name="P12">La confusion entre <text:s/>cours d'informatique et de TIC rend parfois ambigües les formations qui sont proposées </text:p>
                </text:list-item>
              </text:list>
              <text:list xml:id="list925419793" text:continue-list="list924871923" text:style-name="WW8Num4">
                <text:list-item>
                  <text:p text:style-name="P10">Il faudrait peut-être annoncer quelle formation possèdent les formateurs d'enseignants. J’ai parfois été désorienté pas des formations qui étaient plus technologiques qu’annoncé. </text:p>
                </text:list-item>
              </text:list>
              <text:list xml:id="list1496487534" text:continue-list="list1844715120" text:style-name="WW8Num6">
                <text:list-item>
                  <text:p text:style-name="P12">Je n’imagine pas donner à mes étudiants des consignes de travail par mail. Tous ne possèdent pas un ordinateur, tous ne possèdent pas une connexion Internet.</text:p>
                </text:list-item>
                <text:list-item>
                  <text:p text:style-name="P3">Manque de formation</text:p>
                </text:list-item>
                <text:list-item>
                  <text:p text:style-name="P12">Les étudiants croient savoir, ils manquent d'esprit critique, ils sont des consommateurs des TIC</text:p>
                </text:list-item>
                <text:list-item>
                  <text:p text:style-name="P12">Les étudiants utilisent de plus en plus le plagiat, ils ne sont pas formés à la recherche d’informations</text:p>
                </text:list-item>
              </text:list>
              <text:p text:style-name="P1"><text:line-break/></text:p>
            </table:table-cell>
            <table:table-cell table:style-name="Table1.E2" office:value-type="string">
              <text:p text:style-name="P2"><text:line-break/><text:line-break/>5<text:line-break/><text:line-break/><text:line-break/>3<text:line-break/><text:line-break/><text:line-break/><text:line-break/><text:line-break/><text:line-break/><text:line-break/><text:line-break/>5<text:line-break/></text:p>
              <text:p text:style-name="P1">5</text:p>
              <text:p text:style-name="P1"/>
              <text:p text:style-name="P1"><text:line-break/></text:p>
              <text:p text:style-name="P1"/>
              <text:p text:style-name="P1">3</text:p>
              <text:p text:style-name="P1"/>
              <text:p text:style-name="P1">3</text:p>
              <text:p text:style-name="P1"/>
              <text:p text:style-name="P1"><text:line-break/><text:line-break/>3<text:line-break/></text:p>
            </table:table-cell>
          </table:table-row>
          <table:table-row table:style-name="Table1.1">
            <table:table-cell table:style-name="Table1.A1" office:value-type="string">
              <text:p text:style-name="P2">Non modifiable </text:p>
            </table:table-cell>
            <table:table-cell table:style-name="Table1.A1" office:value-type="string">
              <text:list xml:id="list985181458" text:style-name="WW8Num7">
                <text:list-item>
                  <text:p text:style-name="P19"><text:span text:style-name="T1">Je ne sais pas c</text:span><text:span text:style-name="T1">omment bien sortir du schéma en présence et gérer la distance pour continuer à garder ma place d’enseignant </text:span></text:p>
                </text:list-item>
              </text:list>
              <text:list xml:id="list1357764116" text:style-name="WW8Num2">
                <text:list-item>
                  <text:p text:style-name="P13">L’usage des TIC peut inciter l’enseignant à donner des travaux aux étudiants, en dehors de la classe, sans accompagnement</text:p>
                </text:list-item>
              </text:list>
              <text:p text:style-name="P1"><text:line-break/><text:line-break/></text:p>
            </table:table-cell>
            <table:table-cell table:style-name="Table1.A1" office:value-type="string">
              <text:p text:style-name="P2">5 </text:p>
              <text:p text:style-name="P1"/>
              <text:p text:style-name="P1"/>
              <text:p text:style-name="P1"/>
              <text:p text:style-name="P1"/>
              <text:p text:style-name="P1"/>
            </table:table-cell>
            <table:table-cell table:style-name="Table1.A1" office:value-type="string">
              <text:list xml:id="list915344232" text:style-name="WW8Num5">
                <text:list-item>
                  <text:p text:style-name="P20"><text:span text:style-name="T1">L’é</text:span><text:span text:style-name="T1">volution technologique hardware et software est très rapide, les logiciels et programmes rapidement obsolètes. L’école est toujours en retard par rapport au marché de l’emploi pour les étudiants, quoi qu’on fasse de technologique</text:span></text:p>
                </text:list-item>
                <text:list-item>
                  <text:p text:style-name="P16">Enjeux économiques</text:p>
                </text:list-item>
                <text:list-item>
                  <text:p text:style-name="P16">Disponibilité du matériel</text:p>
                </text:list-item>
                <text:list-item>
                  <text:p text:style-name="P16">Inéquité d'accès lié au social </text:p>
                </text:list-item>
              </text:list>
            </table:table-cell>
            <table:table-cell table:style-name="Table1.E1" office:value-type="string">
              <text:p text:style-name="P2">5<text:line-break/><text:line-break/></text:p>
              <text:p text:style-name="P1"/>
              <text:p text:style-name="P1"/>
              <text:p text:style-name="P1"/>
              <text:p text:style-name="P1"/>
              <text:p text:style-name="P1"/>
              <text:p text:style-name="P1"/>
              <text:p text:style-name="P1">4<text:line-break/>5<text:line-break/>5 </text:p>
            </table:table-cell>
          </table:table-row>
        </table:table>
        <text:p text:style-name="P5"><text:line-break/><text:line-break/></text:p>
      </text:section>
      <text:section text:style-name="Sect2" text:name="Section2">
        <text:p text:style-name="P4"/>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ymbol" svg:font-family="Symbol" style:font-pitch="variable" style:font-charset="x-symbol"/>
    <style:font-face style:name="Wingdings" svg:font-family="Wingdings" style:font-pitch="variable" style:font-charset="x-symbol"/>
    <style:font-face style:name="Tahoma2" svg:font-family="Tahoma"/>
    <style:font-face style:name="Comic Sans MS" svg:font-family="'Comic Sans MS'" style:font-pitch="variable"/>
    <style:font-face style:name="Courier New" svg:font-family="'Courier New'" style:font-pitch="variable"/>
    <style:font-face style:name="Tahoma1"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non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none" style:font-name-asian="Arial Unicode MS"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fo:background-color="#ffffff" style:writing-mode="lr-tb">
        <style:background-image/>
      </style:paragraph-properties>
      <style:text-properties fo:color="#000000" style:font-name="Comic Sans MS" fo:font-size="10pt" fo:language="ru" fo:country="RU" fo:background-color="#ffffff" style:font-name-asian="Comic Sans MS" style:font-size-asian="10pt" style:language-asian="zh" style:country-asian="CN" style:font-name-complex="Comic Sans MS"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Tahoma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margin-left="0.0626in" fo:margin-right="0.0626in" fo:margin-top="0.0626in" fo:margin-bottom="0.0626in" fo:text-indent="0in" style:auto-text-indent="false" fo:background-color="#ffffff" fo:padding="0in" fo:border="none" fo:keep-with-next="always">
        <style:background-image/>
      </style:paragraph-properties>
      <style:text-properties fo:color="#000000" style:font-name="Comic Sans MS" fo:font-size="18pt" fo:font-weight="bold" style:letter-kerning="true" fo:background-color="#ffffff" style:font-name-asian="Comic Sans MS" style:font-size-asian="18pt" style:font-weight-asian="bold" style:font-name-complex="Comic Sans MS" style:font-size-complex="16pt" style:font-weight-complex="bold"/>
    </style:style>
    <style:style style:name="Heading_20_2" style:display-name="Heading 2" style:family="paragraph" style:parent-style-name="Standard" style:next-style-name="Standard" style:default-outline-level="2" style:class="text">
      <style:paragraph-properties fo:margin-left="0.0626in" fo:margin-right="0.0626in" fo:margin-top="0.0626in" fo:margin-bottom="0.0626in" fo:text-indent="0in" style:auto-text-indent="false" fo:background-color="#ffffff" fo:padding="0in" fo:border="none" fo:keep-with-next="always">
        <style:background-image/>
      </style:paragraph-properties>
      <style:text-properties fo:color="#000000" style:font-name="Comic Sans MS" fo:font-size="14pt" fo:font-style="italic" fo:font-weight="bold" fo:background-color="#ffffff" style:font-name-asian="Comic Sans MS" style:font-size-asian="14pt" style:font-style-asian="italic" style:font-weight-asian="bold" style:font-name-complex="Comic Sans MS"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left="0.0626in" fo:margin-right="0.0626in" fo:margin-top="0.0626in" fo:margin-bottom="0.0626in" fo:text-indent="0in" style:auto-text-indent="false" fo:background-color="#ffffff" fo:padding="0in" fo:border="none" fo:keep-with-next="always">
        <style:background-image/>
      </style:paragraph-properties>
      <style:text-properties fo:color="#000000" style:font-name="Comic Sans MS" fo:font-size="12pt" fo:font-weight="bold" fo:background-color="#ffffff" style:font-name-asian="Comic Sans MS" style:font-size-asian="12pt" style:font-weight-asian="bold" style:font-name-complex="Comic Sans MS" style:font-size-complex="13pt" style:font-weight-complex="bold"/>
    </style:style>
    <style:style style:name="Heading_20_4" style:display-name="Heading 4" style:family="paragraph" style:parent-style-name="Standard" style:next-style-name="Standard" style:default-outline-level="4" style:class="text">
      <style:paragraph-properties fo:margin-left="0.0626in" fo:margin-right="0.0626in" fo:margin-top="0.0626in" fo:margin-bottom="0.0626in" fo:text-indent="0in" style:auto-text-indent="false" fo:background-color="#ffffff" fo:padding="0in" fo:border="none" fo:keep-with-next="always">
        <style:background-image/>
      </style:paragraph-properties>
      <style:text-properties fo:color="#000000" style:font-name="Comic Sans MS" fo:font-size="10pt" fo:font-weight="bold" fo:background-color="#ffffff" style:font-name-asian="Comic Sans MS" style:font-size-asian="10pt" style:font-weight-asian="bold" style:font-name-complex="Comic Sans MS" style:font-size-complex="14pt" style:font-weight-complex="bold"/>
    </style:style>
    <style:style style:name="Heading_20_5" style:display-name="Heading 5" style:family="paragraph" style:parent-style-name="Standard" style:next-style-name="Standard" style:default-outline-level="5" style:class="text">
      <style:paragraph-properties fo:margin-left="0.0626in" fo:margin-right="0.0626in" fo:margin-top="0.0626in" fo:margin-bottom="0.0626in" fo:text-indent="0in" style:auto-text-indent="false" fo:background-color="#ffffff" fo:padding="0in" fo:border="none">
        <style:background-image/>
      </style:paragraph-properties>
      <style:text-properties fo:color="#000000" style:font-name="Comic Sans MS" fo:font-size="8pt" fo:font-style="italic" fo:font-weight="bold" fo:background-color="#ffffff" style:font-name-asian="Comic Sans MS" style:font-size-asian="8pt" style:font-style-asian="italic" style:font-weight-asian="bold" style:font-name-complex="Comic Sans MS"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left="0.0626in" fo:margin-right="0.0626in" fo:margin-top="0.0626in" fo:margin-bottom="0.0626in" fo:text-indent="0in" style:auto-text-indent="false" fo:background-color="#ffffff" fo:padding="0in" fo:border="none">
        <style:background-image/>
      </style:paragraph-properties>
      <style:text-properties fo:color="#000000" style:font-name="Comic Sans MS" fo:font-size="8pt" fo:font-weight="bold" fo:background-color="#ffffff" style:font-name-asian="Comic Sans MS" style:font-size-asian="8pt" style:font-weight-asian="bold" style:font-name-complex="Comic Sans MS" style:font-size-complex="11pt" style:font-weight-complex="bold"/>
    </style:style>
    <style:style style:name="writely-toc-lower-roman" style:family="paragraph" style:parent-style-name="Standard"/>
    <style:style style:name="Tr" style:family="paragraph" style:parent-style-name="Standard">
      <style:paragraph-properties fo:text-align="start" style:justify-single-word="false"/>
    </style:style>
    <style:style style:name="Img" style:family="paragraph" style:parent-style-name="Standard"/>
    <style:style style:name="Div" style:family="paragraph" style:parent-style-name="Standard">
      <style:paragraph-properties fo:margin-top="0in" fo:margin-bottom="0in"/>
    </style:style>
    <style:style style:name="webkit-indent-blockquote" style:family="paragraph" style:parent-style-name="Standard">
      <style:paragraph-properties fo:padding="0in" fo:border="none"/>
    </style:style>
    <style:style style:name="writely-toc-disc" style:family="paragraph" style:parent-style-name="Standard"/>
    <style:style style:name="Ol" style:family="paragraph" style:parent-style-name="Standard">
      <style:paragraph-properties fo:margin-top="0in" fo:margin-bottom="0in"/>
    </style:style>
    <style:style style:name="writely-toc-decimal" style:family="paragraph" style:parent-style-name="Standard"/>
    <style:style style:name="Option" style:family="paragraph" style:parent-style-name="Standard">
      <style:paragraph-properties fo:margin-top="0in" fo:margin-bottom="0in"/>
    </style:style>
    <style:style style:name="Ul" style:family="paragraph" style:parent-style-name="Standard">
      <style:paragraph-properties fo:margin-top="0in" fo:margin-bottom="0in"/>
    </style:style>
    <style:style style:name="Select" style:family="paragraph" style:parent-style-name="Standard">
      <style:paragraph-properties fo:margin-top="0in" fo:margin-bottom="0in"/>
    </style:style>
    <style:style style:name="writely-toc-lower-alpha" style:family="paragraph" style:parent-style-name="Standard"/>
    <style:style style:name="Blockquote" style:family="paragraph" style:parent-style-name="Standard">
      <style:paragraph-properties fo:padding="0.0972in" fo:border="0.0071in solid #c0c0c0"/>
    </style:style>
    <style:style style:name="writely-toc-upper-alpha" style:family="paragraph" style:parent-style-name="Standard"/>
    <style:style style:name="Table" style:family="paragraph" style:parent-style-name="Standard" style:class="extra"/>
    <style:style style:name="Li" style:family="paragraph" style:parent-style-name="Standard">
      <style:paragraph-properties fo:margin-top="0in" fo:margin-bottom="0in"/>
    </style:style>
    <style:style style:name="pb" style:family="paragraph" style:parent-style-name="Standard">
      <style:paragraph-properties fo:padding="0in" fo:border="none" fo:keep-with-next="auto"/>
    </style:style>
    <style:style style:name="Address" style:family="paragraph" style:parent-style-name="Standard">
      <style:paragraph-properties fo:margin-top="0in" fo:margin-bottom="0in"/>
    </style:style>
    <style:style style:name="Pre" style:family="paragraph" style:parent-style-name="Standard">
      <style:paragraph-properties fo:margin-left="0in" fo:margin-right="0in" fo:margin-top="0in" fo:margin-bottom="0in" fo:text-indent="0in" style:auto-text-indent="false"/>
      <style:text-properties style:font-name="Courier New" style:font-name-asian="Courier New" style:font-name-complex="Courier New"/>
    </style:style>
    <style:style style:name="Ol_5f_writely-toc-subheading" style:display-name="Ol_writely-toc-subheading" style:family="paragraph" style:parent-style-name="Ol">
      <style:text-properties fo:font-weight="normal" style:font-weight-asian="normal"/>
    </style:style>
    <style:style style:name="writely-toc-upper-roman" style:family="paragraph" style:parent-style-name="Standard"/>
    <style:style style:name="writely-toc-none" style:family="paragraph" style:parent-style-name="Standard"/>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2z0" style:family="text">
      <style:text-properties style:font-name="Symbol"/>
    </style:style>
    <style:style style:name="WW8Num4z0" style:family="text">
      <style:text-properties style:font-name="Symbol"/>
    </style:style>
    <style:style style:name="WW8Num5z0" style:family="text">
      <style:text-properties style:font-name="Symbol"/>
    </style:style>
    <style:style style:name="WW8Num6z0" style:family="text">
      <style:text-properties style:font-name="Symbol"/>
    </style:style>
    <style:style style:name="WW8Num7z0" style:family="text">
      <style:text-properties style:font-name="Symbol"/>
    </style:style>
    <style:style style:name="Absatz-Standardschriftart" style:family="text"/>
    <style:style style:name="WW8Num5z1" style:family="text">
      <style:text-properties style:font-name="Courier New"/>
    </style:style>
    <style:style style:name="WW8Num5z2" style:family="text">
      <style:text-properties style:font-name="Wingdings"/>
    </style:style>
    <style:style style:name="WW8Num9z0" style:family="text">
      <style:text-properties style:font-name="Symbol"/>
    </style:style>
    <style:style style:name="WW8Num9z1" style:family="text">
      <style:text-properties style:font-name="Courier New"/>
    </style:style>
    <style:style style:name="WW8Num9z2" style:family="text">
      <style:text-properties style:font-name="Wingdings"/>
    </style:style>
    <style:style style:name="WW8Num15z0" style:family="text">
      <style:text-properties style:font-name="Symbol"/>
    </style:style>
    <style:style style:name="WW8Num15z1" style:family="text">
      <style:text-properties style:font-name="Courier New"/>
    </style:style>
    <style:style style:name="WW8Num15z2" style:family="text">
      <style:text-properties style:font-name="Wingdings"/>
    </style:style>
    <style:style style:name="WW8Num17z0" style:family="text">
      <style:text-properties style:font-name="Courier New"/>
    </style:style>
    <style:style style:name="WW8Num17z2" style:family="text">
      <style:text-properties style:font-name="Wingdings"/>
    </style:style>
    <style:style style:name="WW8Num17z3" style:family="text">
      <style:text-properties style:font-name="Symbol"/>
    </style:style>
    <style:style style:name="WW8Num18z0" style:family="text">
      <style:text-properties style:font-name="Symbol"/>
    </style:style>
    <style:style style:name="WW8Num18z1" style:family="text">
      <style:text-properties style:font-name="Courier New"/>
    </style:style>
    <style:style style:name="WW8Num18z2" style:family="text">
      <style:text-properties style:font-name="Wingdings"/>
    </style:style>
    <style:style style:name="Police_20_par_20_défaut" style:display-name="Police par défaut" style:family="text"/>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3in" fo:margin-left="0.3in"/>
        </style:list-level-properties>
      </text:outline-level-style>
      <text:outline-level-style text:level="2" style:num-format="">
        <style:list-level-properties text:list-level-position-and-space-mode="label-alignment">
          <style:list-level-label-alignment text:label-followed-by="nothing" fo:text-indent="-0.4in" fo:margin-left="0.4in"/>
        </style:list-level-properties>
      </text:outline-level-style>
      <text:outline-level-style text:level="3" style:num-format="">
        <style:list-level-properties text:list-level-position-and-space-mode="label-alignment">
          <style:list-level-label-alignment text:label-followed-by="nothing" fo:text-indent="-0.5in" fo:margin-left="0.5in"/>
        </style:list-level-properties>
      </text:outline-level-style>
      <text:outline-level-style text:level="4" style:num-format="">
        <style:list-level-properties text:list-level-position-and-space-mode="label-alignment">
          <style:list-level-label-alignment text:label-followed-by="nothing" fo:text-indent="-0.6in" fo:margin-left="0.6in"/>
        </style:list-level-properties>
      </text:outline-level-style>
      <text:outline-level-style text:level="5" style:num-format="">
        <style:list-level-properties text:list-level-position-and-space-mode="label-alignment">
          <style:list-level-label-alignment text:label-followed-by="nothing" fo:text-indent="-0.7in" fo:margin-left="0.7in"/>
        </style:list-level-properties>
      </text:outline-level-style>
      <text:outline-level-style text:level="6" style:num-format="">
        <style:list-level-properties text:list-level-position-and-space-mode="label-alignment">
          <style:list-level-label-alignment text:label-followed-by="nothing" fo:text-indent="-0.8in" fo:margin-left="0.8in"/>
        </style:list-level-properties>
      </text:outline-level-style>
      <text:outline-level-style text:level="7" style:num-format="">
        <style:list-level-properties text:list-level-position-and-space-mode="label-alignment">
          <style:list-level-label-alignment text:label-followed-by="nothing" fo:text-indent="-0.9in" fo:margin-left="0.9in"/>
        </style:list-level-properties>
      </text:outline-level-style>
      <text:outline-level-style text:level="8" style:num-format="">
        <style:list-level-properties text:list-level-position-and-space-mode="label-alignment">
          <style:list-level-label-alignment text:label-followed-by="nothing" fo:text-indent="-1in" fo:margin-left="1in"/>
        </style:list-level-properties>
      </text:outline-level-style>
      <text:outline-level-style text:level="9" style:num-format="">
        <style:list-level-properties text:list-level-position-and-space-mode="label-alignment">
          <style:list-level-label-alignment text:label-followed-by="nothing"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3in" fo:margin-left="0.3in"/>
        </style:list-level-properties>
      </text:list-level-style-number>
      <text:list-level-style-number text:level="2" style:num-format="">
        <style:list-level-properties text:list-level-position-and-space-mode="label-alignment">
          <style:list-level-label-alignment text:label-followed-by="nothing" fo:text-indent="-0.4in" fo:margin-left="0.4in"/>
        </style:list-level-properties>
      </text:list-level-style-number>
      <text:list-level-style-number text:level="3" style:num-format="">
        <style:list-level-properties text:list-level-position-and-space-mode="label-alignment">
          <style:list-level-label-alignment text:label-followed-by="nothing" fo:text-indent="-0.5in" fo:margin-left="0.5in"/>
        </style:list-level-properties>
      </text:list-level-style-number>
      <text:list-level-style-number text:level="4" style:num-format="">
        <style:list-level-properties text:list-level-position-and-space-mode="label-alignment">
          <style:list-level-label-alignment text:label-followed-by="nothing" fo:text-indent="-0.6in" fo:margin-left="0.6in"/>
        </style:list-level-properties>
      </text:list-level-style-number>
      <text:list-level-style-number text:level="5" style:num-format="">
        <style:list-level-properties text:list-level-position-and-space-mode="label-alignment">
          <style:list-level-label-alignment text:label-followed-by="nothing" fo:text-indent="-0.7in" fo:margin-left="0.7in"/>
        </style:list-level-properties>
      </text:list-level-style-number>
      <text:list-level-style-number text:level="6" style:num-format="">
        <style:list-level-properties text:list-level-position-and-space-mode="label-alignment">
          <style:list-level-label-alignment text:label-followed-by="nothing" fo:text-indent="-0.8in" fo:margin-left="0.8in"/>
        </style:list-level-properties>
      </text:list-level-style-number>
      <text:list-level-style-number text:level="7" style:num-format="">
        <style:list-level-properties text:list-level-position-and-space-mode="label-alignment">
          <style:list-level-label-alignment text:label-followed-by="nothing" fo:text-indent="-0.9in" fo:margin-left="0.9in"/>
        </style:list-level-properties>
      </text:list-level-style-number>
      <text:list-level-style-number text:level="8" style:num-format="">
        <style:list-level-properties text:list-level-position-and-space-mode="label-alignment">
          <style:list-level-label-alignment text:label-followed-by="nothing" fo:text-indent="-1in" fo:margin-left="1in"/>
        </style:list-level-properties>
      </text:list-level-style-number>
      <text:list-level-style-number text:level="9"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9839in" fo:margin-bottom="0.9839in" fo:margin-left="0.9839in" fo:margin-right="0.9839in" style:writing-mode="lr-tb" style:layout-grid-color="#c0c0c0" style:layout-grid-lines="36"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Questions de priorité.</dc:title>
    <meta:initial-creator>Jacqueline Poisseroux</meta:initial-creator>
    <meta:creation-date>2010-03-11T17:03:00</meta:creation-date>
    <dc:creator>Jacqueline Poisseroux</dc:creator>
    <dc:date>2010-03-15T16:55:00</dc:date>
    <meta:print-date>2010-03-11T15:47:00</meta:print-date>
    <meta:editing-cycles>3</meta:editing-cycles>
    <meta:editing-duration>PT00H03M00S</meta:editing-duration>
    <meta:document-statistic meta:table-count="1" meta:image-count="0" meta:object-count="0" meta:page-count="4" meta:paragraph-count="111" meta:word-count="1504" meta:character-count="8978"/>
    <meta:generator>OpenOffice.org/3.2$Unix OpenOffice.org_project/320m12$Build-9483</meta:generator>
  </office:meta>
</office:document-meta>
</file>